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c3241ec8d3469e779841270ea89c18c.jpg"/>
  <manifest:file-entry manifest:media-type="image/png" manifest:full-path="Pictures/2cf673c9000376c2248b0a49533cd16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willkommen_bienvenue_benvenuto_bainvegni_welcome_1"/><text:bookmark-start text:name="willkommen_bienvenue_benvenuto_bainvegni_welcome"/>Willkommen, bienvenue, benvenuto, bainvegni, welcome,<text:bookmark-end text:name="__RefHeading___willkommen_bienvenue_benvenuto_bainvegni_welcome_1"/><text:bookmark-end text:name="willkommen_bienvenue_benvenuto_bainvegni_welcome"/></text:h>
      <text:p text:style-name="Text_20_body"><draw:frame draw:style-name="medialeft" draw:name="0" text:anchor-type="paragraph" draw:z-index="0" svg:width="10.5833333333cm" svg:height="6.41729750189cm"><draw:image xlink:href="Pictures/5c3241ec8d3469e779841270ea89c18c.jpg" xlink:type="simple" xlink:show="embed" xlink:actuate="onLoad"/></draw:frame></text:p>
      <text:p text:style-name="Horizontal_20_Line"/>
      <text:p text:style-name="Text_20_body">Leitsystem IT GmbH automatisiert und visualisiert technische Anlagen. 
Hochspezialisiert in IOT Technologien und Beleuchtungstechnik  für moderne Städte und Gebäude. Integriert Leitsysteme, Beacons und Sensoriken, realisiert mit IP Technologien, 1-Wire,  2-Draht-, RF- und Powerline. Anbieter VPN Tunnelserverdienste.
Leitsystem IT GmbH ist seit der Grundsteinlegung 1989, ein inhabergeführtes Automations – Unternehmen. </text:p>
      <text:p text:style-name="Text_20_body">Leitsystem IT GmbH automatise et visualise les systèmes techniques.
Hautement spécialisé dans les technologies IOT et la technologie d'éclairage pour les villes et les bâtiments modernes. Intègre des systèmes de contrôle, des balises et des capteurs, mis en œuvre avec des technologies IP, 1 fil, 2 fils, RF et CPL Powerline. Services de serveur de tunnel VPN du fournisseur.
Leitsystem IT GmbH est une entreprise d'automatisation gérée par son propriétaire depuis la pose de la première pierre en 1989.</text:p>
      <text:p text:style-name="Text_20_body">Leitsystem IT GmbH automatizza e visualizza i sistemi tecnici. 
Altamente specializzato in tecnologie IOT e illuminotecnica per città ed edifici moderni. Integra sistemi di controllo, beacon e sensori, implementati con tecnologie IP, 1-wire, 2-wire, RF e powerline. Provider di servizi di server tunnel VPN.
Leitsystem IT GmbH è un'azienda di automazione gestita dal proprietario sin dalla posa della prima pietra nel 1989.</text:p>
      <text:p text:style-name="Text_20_body">Leitsystem IT GmbH automates and visualizes technical systems. 
Highly specialized in IOT technologies and lighting technology for modern cities and buildings. Integrates control systems, beacons and sensors, implemented with IP technologies, 1-wire, 2-wire, RF and powerline. Provider VPN tunnel server services.
Leitsystem IT GmbH has been an owner-managed automation company since the foundation stone was laid in 1989.</text:p>
      <text:p text:style-name="Horizontal_20_Line"/>
      <text:p text:style-name="Text_20_body"><draw:frame draw:style-name="media" draw:name="1" text:anchor-type="as-char" draw:z-index="1" svg:width="5.29166666667cm" style:rel-width="100%" svg:height="6.39090177134cm" style:rel-height="scale"><draw:image xlink:href="Pictures/2cf673c9000376c2248b0a49533cd169.png" xlink:type="simple" xlink:show="embed" xlink:actuate="onLoad"/></draw:frame></text:p>
      <text:p text:style-name="Text_20_body">We offer „Swissness“ and „multilingual“. It's good that we can understand each other so well.  </text:p>
      <text:p text:style-name="Text_20_body">Please contact: <text:a xlink:type="simple" xlink:href="https://leitsystem.net/anfrage" text:style-name="Internet_20_link" text:visited-style-name="Visited_20_Internet_20_Link">https://leitsystem.net/anfrage</text:a></text:p>
      <text:p text:style-name="Text_20_body">Kurt Hostettler/ leitsystem.ch / leitsystem.n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2::59:03</meta:creation-date>
    <dc:creator>Generated</dc:creator>
    <dc:date>2026-09-13T02::59:03</dc:date>
    <dc:language>en-US</dc:language>
    <meta:editing-cycles>1</meta:editing-cycles>
    <meta:editing-duration>PT0S</meta:editing-duration>
    <dc:title>start</dc:title>
  </office:meta>
</office:document-meta>
</file>